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fo:font-weight="bold" style:font-weight-asian="bold"/>
    </style:style>
    <style:style style:name="P3" style:parent-style-name="Standard" style:family="paragraph">
      <style:paragraph-properties fo:text-align="center"/>
      <style:text-properties fo:font-weight="bold" style:font-weight-asian="bold"/>
    </style:style>
    <style:style style:name="P4" style:parent-style-name="Standard" style:family="paragraph">
      <style:paragraph-properties fo:text-align="center"/>
    </style:style>
    <style:style style:name="T5" style:parent-style-name="DefaultParagraphFont" style:family="text">
      <style:text-properties fo:font-weight="bold" style:font-weight-asian="bold"/>
    </style:style>
    <style:style style:name="P6" style:parent-style-name="Standard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foreground" fo:clip="rect(0.20079in, 0.05001in, 0.3508in, 0in)" style:horizontal-rel="page-content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Picture 7" text:anchor-type="paragraph" svg:x="-0.4063in" svg:y="-0.448in" svg:width="2.4591in" svg:height="0.8681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><text:span text:style-name="T5">American Heritage Girls St. I Teacher Form</text:span></text:p>
      <text:p text:style-name="P6"/>
      <text:p text:style-name="Standard">Dear <text:s/>______________________________</text:p>
      <text:p text:style-name="Standard"/>
      <text:p text:style-name="Standard">My daughter _______________________ will be staying after school for American Heritage Girls on the</text:p>
      <text:p text:style-name="Standard">following days: <text:s/></text:p>
      <text:p text:style-name="Standard">Tuesdays 9/8, 9/22, 10/13, 10/27, 11/10, 11/17, 12/8, 2/9, 2/23, 3/9, 3/23, 4/13, 4/27, 5/11, 5/25</text:p>
      <text:p text:style-name="Standard">Mondays 1/11, 1/25</text:p>
      <text:p text:style-name="Standard">The girls will assemble in the courtyard. Thank you in advance.</text:p>
      <text:p text:style-name="Standard">Sincerely,</text:p>
      <text:p text:style-name="Standard">_____________________________________________________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margin-bottom="0.1388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" style:display-name="List" style:family="paragraph" style:parent-style-name="Textbody">
      <style:text-properties style:font-name-complex="Arial" fo:font-size="12pt" style:font-size-asian="12pt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Framecontents" style:display-name="Frame contents" style:family="paragraph" style:parent-style-name="Standard">
      <style:text-properties fo:hyphenate="false"/>
    </style:style>
    <text:list-style style:name="NoList_1" style:display-name="No List_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achel Smyth</meta:initial-creator>
    <dc:creator>cdenman</dc:creator>
    <meta:creation-date>2022-07-21T20:43:00Z</meta:creation-date>
    <dc:date>2026-09-01T12:54:00Z</dc:date>
    <meta:template xlink:href="Normal" xlink:type="simple"/>
    <meta:editing-cycles>15</meta:editing-cycles>
    <meta:editing-duration>PT4200S</meta:editing-duration>
    <meta:user-defined meta:name="AppVersion">16.0000</meta:user-defined>
    <meta:user-defined meta:name="Company">Accurate Title Group</meta:user-defined>
    <meta:document-statistic meta:page-count="1" meta:paragraph-count="1" meta:word-count="67" meta:character-count="449" meta:row-count="3" meta:non-whitespace-character-count="383"/>
  </office:meta>
</office:document-meta>
</file>