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fo:font-weight="bold" style:font-weight-asian="bold"/>
    </style:style>
    <style:style style:name="P3" style:parent-style-name="Standard" style:family="paragraph">
      <style:paragraph-properties fo:text-align="center"/>
      <style:text-properties fo:font-weight="bold" style:font-weight-asian="bold"/>
    </style:style>
    <style:style style:name="P4" style:parent-style-name="Standard" style:family="paragraph">
      <style:paragraph-properties fo:text-align="center"/>
    </style:style>
    <style:style style:name="T5" style:parent-style-name="DefaultParagraphFont" style:family="text">
      <style:text-properties fo:font-weight="bold" style:font-weight-asian="bold"/>
    </style:style>
    <style:style style:name="P6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20079in, 0.05001in, 0.3508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Picture 7" text:anchor-type="paragraph" svg:x="-0.4063in" svg:y="-0.448in" svg:width="2.4591in" svg:height="0.8681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><text:span text:style-name="T5">American Heritage Girls St. I Teacher Form</text:span></text:p>
      <text:p text:style-name="P6"/>
      <text:p text:style-name="Standard">Dear <text:s/>______________________________</text:p>
      <text:p text:style-name="Standard"/>
      <text:p text:style-name="Standard">My daughter _______________________ will be staying after school for American Heritage Girls on the</text:p>
      <text:p text:style-name="Standard">following days: <text:s/></text:p>
      <text:p text:style-name="Standard">Tuesdays 9/9, 9/23, 10/14, 10/28, 11/11, 11/17, 12/8, 2/9, 2/23, 3/9, 3/23, 4/13, 4/27, 5/11, 5/25</text:p>
      <text:p text:style-name="Standard">Mondays 1/12, 1/26</text:p>
      <text:p text:style-name="Standard">The girls will assemble in the courtyard. Thank you in advance.</text:p>
      <text:p text:style-name="Standard">Sincerely,</text:p>
      <text:p text:style-name="Standard">_________________________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" style:display-name="List" style:family="paragraph" style:parent-style-name="Textbody">
      <style:text-properties style:font-name-complex="Arial"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Framecontents" style:display-name="Frame contents" style:family="paragraph" style:parent-style-name="Standard">
      <style:text-properties fo:hyphenate="false"/>
    </style:style>
    <text:list-style style:name="NoList_1" style:display-name="No List_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achel Smyth</meta:initial-creator>
    <dc:creator>Ryan McSwane</dc:creator>
    <meta:creation-date>2026-07-30T23:56:00Z</meta:creation-date>
    <dc:date>2026-07-30T23:56:00Z</dc: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Company">Accurate Title Group</meta:user-defined>
    <meta:document-statistic meta:page-count="1" meta:paragraph-count="1" meta:word-count="67" meta:character-count="449" meta:row-count="3" meta:non-whitespace-character-count="383"/>
  </office:meta>
</office:document-meta>
</file>